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chat_html-polja_cherez_1s"/>&amp;НаКлиенте
Процедура ВыполнитьПечать(Команда)</text:p>
      <text:p text:style-name="Preformatted_20_Text">Элементы.HTML.Документ.execCommand("Print");</text:p>
      <text:p text:style-name="Text_20_body"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html-polja_cherez_1s</dc:title>
  </office:meta>
</office:document-meta>
</file>