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tpravka_pechatnoj_formi_na_pochtu_email"/><text:bookmark-start text:name="__RefHeading___otpravka_pechatnoj_formi_na_pochtu_email_1"/><text:bookmark-start text:name="otpravka_pechatnoj_formi_na_pochtu_email"/>Отправка печатной форми на почту (eMail)<text:bookmark-end text:name="__RefHeading___otpravka_pechatnoj_formi_na_pochtu_email_1"/><text:bookmark-end text:name="otpravka_pechatnoj_formi_na_pochtu_email"/></text:h>
      <text:p text:style-name="Preformatted_20_Text">Функция ОтправитьТабличныйДокументЭлектроннойПочтойКакPDF(УчетнаяЗаписьПочтыОтправителя, ПочтаПолучателя, ТекстПисьма, ТемаПисьма, АдресТабличногоДокументаВоВременномХранилище)<text:line-break/><text:line-break/><text:tab/>Отправлено = Ложь;<text:line-break/><text:tab/><text:line-break/><text:tab/>Если УчетнаяЗаписьПочтыОтправителя = Неопределено Или УчетнаяЗаписьПочтыОтправителя.Пустая() Тогда<text:line-break/><text:tab/><text:tab/><text:line-break/><text:tab/><text:tab/>Возврат Отправлено;<text:tab/><text:tab/><text:line-break/><text:tab/><text:tab/><text:line-break/><text:tab/>КонецЕсли;<text:line-break/><text:tab/><text:line-break/><text:tab/>ВременноеХранилищеФайла = ПоместитьВоВременноеХранилище(АдресТабличногоДокументаВоВременномХранилище, Новый УникальныйИдентификатор);<text:line-break/><text:tab/>Вложения = Новый Массив;<text:line-break/><text:tab/>ОписаниеВложения = Новый Структура("Представление, АдресВоВременномХранилище", РегистрыСведений.РегистрКонстант.ПолучитьЗначениеКонстанты("Наименование вложения в письме") + "Рахунок.pdf", ВременноеХранилищеФайла);<text:line-break/><text:tab/>Вложения.Добавить(ОписаниеВложения);<text:line-break/><text:tab/><text:line-break/><text:tab/>ПараметрыПисьма = Новый Структура;<text:line-break/><text:tab/>ПараметрыПисьма.Вставить("Кому", ПочтаПолучателя);<text:line-break/><text:tab/>ПараметрыПисьма.Вставить("Тема", ТемаПисьма);<text:line-break/><text:tab/>ПараметрыПисьма.Вставить("Тело", ТекстПисьма);<text:line-break/><text:tab/>ПараметрыПисьма.Вставить("ТипТекста", "ПростойТекст");<text:line-break/><text:tab/>ПараметрыПисьма.Вставить("Вложения", Вложения);<text:line-break/><text:tab/><text:line-break/><text:tab/>Попытка<text:line-break/><text:tab/><text:tab/><text:line-break/><text:tab/><text:tab/>Идентификатор = РаботаСПочтовымиСообщениями.ОтправитьПочтовоеСообщение(УчетнаяЗаписьПочтыОтправителя, ПараметрыПисьма);<text:line-break/><text:tab/><text:tab/><text:line-break/><text:tab/><text:tab/>Если ЗначениеЗаполнено(Идентификатор) Тогда<text:line-break/><text:tab/><text:tab/><text:tab/><text:line-break/><text:tab/><text:tab/><text:tab/>Отправлено = Истина;<text:line-break/><text:tab/><text:tab/><text:tab/><text:line-break/><text:tab/><text:tab/>КонецЕсли;<text:line-break/><text:tab/><text:tab/><text:line-break/><text:tab/>Исключение<text:line-break/><text:tab/><text:tab/><text:line-break/><text:tab/><text:tab/>ЗаписьЖурналаРегистрации("Отправка письма " + ПочтаПолучателя, УровеньЖурналаРегистрации.Ошибка,,,ОписаниеОшибки());<text:line-break/><text:tab/><text:tab/><text:line-break/><text:tab/>КонецПопытки;<text:line-break/><text:tab/><text:line-break/><text:tab/>Возврат Отправлено;<text:line-break/><text:line-break/>КонецФункции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otpravka_pechatnoj_formi_na_pochtu_email</dc:title>
  </office:meta>
</office:document-meta>
</file>