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kryt_formu_spiska_registra_svedenij_s_otborom"/><text:bookmark-start text:name="__RefHeading___otkryt_formu_spiska_registra_svedenij_s_otborom_1"/><text:bookmark-start text:name="otkryt_formu_spiska_registra_svedenij_s_otborom"/>Открыть форму списка регистра сведений с отбором<text:bookmark-end text:name="__RefHeading___otkryt_formu_spiska_registra_svedenij_s_otborom_1"/><text:bookmark-end text:name="otkryt_formu_spiska_registra_svedenij_s_otboro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kryt_formu_spiska_registra_svedenij_s_otborom</dc:title>
  </office:meta>
</office:document-meta>
</file>