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ostatok_ot_celochislennogo_delenija"/>var a = 10
var b = 4
а % b = 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tatok_ot_celochislennogo_delenija</dc:title>
  </office:meta>
</office:document-meta>
</file>