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shibka_formata_potoka"/>1. Развернуть отдельно копию базы где не было ошибки
2. В пролемной базе убить таблицу dbo.Config 
3. скопировать её из развернутой резервной коп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hibka_formata_potoka</dc:title>
  </office:meta>
</office:document-meta>
</file>