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isanie_postavki_1c_etp_2.1.29.2"/><text:bookmark-start text:name="__RefHeading___opisanie_postavki_1c_etp_2.1.29.2_1"/><text:bookmark-start text:name="opisanie_postavki_1c_etp_2.1.29.2"/>Описание поставки 1C ETP 2.1.29.2<text:bookmark-end text:name="__RefHeading___opisanie_postavki_1c_etp_2.1.29.2_1"/><text:bookmark-end text:name="opisanie_postavki_1c_etp_2.1.29.2"/></text:h>
      <text:list text:style-name="List_20_1" text:continue-numbering="false">
        <text:list-item>
          <text:p text:style-name="LastListParagraph_List_20_1_Content_First"> <text:span text:style-name="Strong_20_Emphasis">SystemAdministrationCenter</text:span></text:p>
        </text:list-item>
      </text:list>
      <text:p text:style-name="Text_20_body">SystemAdministrationCenter (SAC) — Центр адміністрування</text:p>
      <text:p text:style-name="Text_20_body">Версія: 2.1.29.2 · конфігурація 1С</text:p>
      <text:p text:style-name="Text_20_body">Центральний інструмент для масового адміністрування розподіленого контуру з єдиної точки: керування кластерами та робочими серверами 1С, інформаційними базами, оновленнями, регламентними операціями. Це вузол, з яким автоматично реєструються агенти (AgentETP). Розподілена структура дозволяє виконувати масові операції одразу на всіх серверах контуру.</text:p>
      <text:p text:style-name="Text_20_body">SystemAdministrationCenterScriptsDistrExecutor — Виконавець скриптів Центру адміністрування</text:p>
      <text:p text:style-name="Text_20_body">Версія: 1.59</text:p>
      <text:p text:style-name="Text_20_body">Допоміжний компонент, що доставляє й виконує адміністративні скрипти SAC на віддалених вузлах контуру (через агентів). Завдяки йому масові дії (оновлення конфігурацій, обслуговування, регламентні процедури) запускаються централізовано й виконуються на багатьох серверах. Має власну гілку версій, не прив'язану до 2.1.29.x.</text:p>
      <text:list text:style-name="List_20_1" text:continue-numbering="false">
        <text:list-item>
          <text:p text:style-name="LastListParagraph_List_20_1_Content_First"> <text:span text:style-name="Strong_20_Emphasis">PMC</text:span></text:p>
        </text:list-item>
      </text:list>
      <text:p text:style-name="Text_20_body">PMC — ЦУП (Центр управління продуктивністю)</text:p>
      <text:p text:style-name="Text_20_body">Версія: 2.1.29.2 · конфігурація 1С · Performance Monitoring Center</text:p>
      <text:p text:style-name="Text_20_body">Моніторинг і аналіз продуктивності клієнт-серверних баз 1С. Знаходить вузькі місця: довгі запити до СУБД, довгі серверні виклики, очікування й конфлікти блокувань; рахує APDEX по операціях; зберігає динаміку в часі (регресії після оновлень, ріст на тлі обсягу даних). Основне джерело даних — технологічний журнал + лічильники продуктивності. Підключення до досліджуваної бази: через Агент КІП, сервер RAS, COM (лише Windows) або зовнішню систему (OpenSearch).</text:p>
      <text:list text:style-name="List_20_1" text:continue-numbering="false">
        <text:list-item>
          <text:p text:style-name="LastListParagraph_List_20_1_Content_First"> <text:span text:style-name="Strong_20_Emphasis">QMC</text:span></text:p>
        </text:list-item>
      </text:list>
      <text:p text:style-name="Text_20_body">QMC — ЦКК (Центр контролю якості)</text:p>
      <text:p text:style-name="Text_20_body">Версія: 2.1.29.2 · конфігурація 1С · Quality (Monitoring) Center</text:p>
      <text:p text:style-name="Text_20_body">Контроль якості й регламентного супроводу системи. Зберігає детальний опис усіх програмних і апаратних компонентів (цільових об'єктів), автоматично формує перелік регламентних процедур для кожного об'єкта, постійно моніторить ключові показники якості, розподіляє відповідальність між користувачами та оповіщає про потрібні дії. Налаштовується автоматично через Агент КІП або вручну.</text:p>
      <text:list text:style-name="List_20_1" text:continue-numbering="false">
        <text:list-item>
          <text:p text:style-name="LastListParagraph_List_20_1_Content_First"> <text:span text:style-name="Strong_20_Emphasis">AgentETP — Агент КІП</text:span></text:p>
        </text:list-item>
      </text:list>
      <text:p text:style-name="Text_20_body">Версія: 1.0.34.128 · Java-служба (Windows/Linux)</text:p>
      <text:p text:style-name="Text_20_body">Агент на машинах, що моніторяться/адмініструються. Збирає значення лічильників ОС, віддалено вмикає/вимикає технологічний журнал, виконує скрипти Центру адміністрування, забезпечує взаємодію інструментів КІП з операційною системою. Ключова перевага — робота в закритих мережах і за NAT (інструментам достатньо адреси опублікованої бази КІП). Конфігурується через локальний веб-редактор налаштувань (типово <text:a xlink:type="simple" xlink:href="http://localhost:8095/editor" text:style-name="Internet_20_link" text:visited-style-name="Visited_20_Internet_20_Link">http://localhost:8095/editor</text:a>). Після коректного налаштування агент сам з'являється у списку Центру адміністрування.</text:p>
      <text:list text:style-name="List_20_1" text:continue-numbering="false">
        <text:list-item>
          <text:p text:style-name="LastListParagraph_List_20_1_Content_First"> <text:span text:style-name="Strong_20_Emphasis">TestCenter — Тест-центр</text:span></text:p>
        </text:list-item>
      </text:list>
      <text:p text:style-name="Text_20_body">Версія: 2.1.29.2 · конфігурація 1С</text:p>
      <text:p text:style-name="Text_20_body">Автоматизація багатокористувацьких навантажувальних випробувань: запуск віртуальних користувачів за сценаріями, імітація паралельної роботи, вимір числових показників під навантаженням (наприклад, середній час запису й проведення документа). Основа для проведення власних навантажувальних тестів.</text:p>
      <text:list text:style-name="List_20_1" text:continue-numbering="false">
        <text:list-item>
          <text:p text:style-name="LastListParagraph_List_20_1_Content_First"> <text:span text:style-name="Strong_20_Emphasis">SWT — Стандартний навантажувальний тест</text:span></text:p>
        </text:list-item>
      </text:list>
      <text:p text:style-name="Text_20_body">Версія: 2.1.29.2 · Standard Workload Test</text:p>
      <text:p text:style-name="Text_20_body">Готовий типовий навантажувальний тест «з коробки» на базі Тест-центру. Дозволяє за стандартизованою методикою оцінити продуктивність обладнання/конфігурації, порівнювати варіанти серверного ПЗ та заліза, оцінювати масштабованість і застосовність системи в заданих умовах — на об'єктивних, а не теоретичних даних.</text:p>
      <text:list text:style-name="List_20_1" text:continue-numbering="false">
        <text:list-item>
          <text:p text:style-name="LastListParagraph_List_20_1_Content_First"> <text:span text:style-name="Strong_20_Emphasis">STEST — Сценарне тестування</text:span></text:p>
        </text:list-item>
      </text:list>
      <text:p text:style-name="Text_20_body">Версія: 3.0.39.36 · конфігурація 1С · Scenario Testing</text:p>
      <text:p text:style-name="Text_20_body">Функціональне (сценарне) тестування конфігурацій: автоматичний запис дій користувача під час ручного тестування й подальше відтворення сценаріїв для регресійного тестування. Сценарії сумісні з «1С:Тестувальник». Має окрему гілку версій (3.x), незалежну від 2.1.29.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pisanie_postavki_1c_etp_2.1.29.2</dc:title>
  </office:meta>
</office:document-meta>
</file>