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eracii_s_strokami"/><text:bookmark-start text:name="__RefHeading___operacii_s_strokami_1"/><text:bookmark-start text:name="operacii_s_strokami"/>Операции с строками<text:bookmark-end text:name="__RefHeading___operacii_s_strokami_1"/><text:bookmark-end text:name="operacii_s_strokami"/></text:h>
      <text:list text:style-name="List_20_1" text:continue-numbering="false">
        <text:list-item>
          <text:p text:style-name="List_20_1_Content_First"> <text:span text:style-name="Strong_20_Emphasis">concat</text:span> - Обєднує строки (типу + ) (result = MyStr.concat(' ',«sdsd»,MyPerem)</text:p>
        </text:list-item>
        <text:list-item>
          <text:p text:style-name="List_20_1_Content"> <text:span text:style-name="Strong_20_Emphasis">toUpperCase</text:span> - Строки великими (result = MyStr.toUpperCase())</text:p>
        </text:list-item>
        <text:list-item>
          <text:p text:style-name="List_20_1_Content"> <text:span text:style-name="Strong_20_Emphasis">toLowerCase</text:span> -строки малими (result = MyStr.toLowerCase())</text:p>
        </text:list-item>
        <text:list-item>
          <text:p text:style-name="List_20_1_Content"> <text:span text:style-name="Strong_20_Emphasis">length</text:span> - Повертає довжину строки у кількості символів (result = MyStr.length)</text:p>
        </text:list-item>
        <text:list-item>
          <text:p text:style-name="List_20_1_Content"> <text:span text:style-name="Strong_20_Emphasis">indexOf</text:span> - Пошук першого индекса букви в строчці (index  =   'Hello'.indexOf('o'))</text:p>
        </text:list-item>
        <text:list-item>
          <text:p text:style-name="List_20_1_Content"> <text:span text:style-name="Strong_20_Emphasis">lastIndexOf</text:span> - Пошук останього индекса букви в строчці (index  =   'Hello'.lastIndexOf('l'))</text:p>
        </text:list-item>
        <text:list-item>
          <text:p text:style-name="List_20_1_Content"> <text:span text:style-name="Strong_20_Emphasis">charAt</text:span> - повертає символ по індексу result = MyStr.charAt(1)</text:p>
        </text:list-item>
        <text:list-item>
          <text:p text:style-name="List_20_1_Content"> <text:span text:style-name="Strong_20_Emphasis">substring</text:span> - повертає підстроку (result = MyStr.substring(ПершийІндекс,КількістСимволів))</text:p>
        </text:list-item>
        <text:list-item>
          <text:p text:style-name="List_20_1_Content"> <text:span text:style-name="Strong_20_Emphasis">slice</text:span> - повертає підстроку але більше можливостей, наприклад поверне останні 2 букви (result = MyStr.slice(-2)), або (result = MyStr.slice(3,2))</text:p>
        </text:list-item>
        <text:list-item>
          <text:p text:style-name="List_20_1_Content"> <text:span text:style-name="Strong_20_Emphasis">split</text:span> - повертає масив із строки з оділенням по розділяючему символу (result = 'Hello world'.split(' '))</text:p>
        </text:list-item>
        <text:list-item>
          <text:p text:style-name="List_20_1_Content"> <text:span text:style-name="Strong_20_Emphasis">replace</text:span> - заміняє ряд символів на іньший (result = 'Hello world'.replace('Hello','Goodbay'))</text:p>
        </text:list-item>
        <text:list-item>
          <text:p text:style-name="List_20_1_Content"> <text:span text:style-name="Strong_20_Emphasis">includes</text:span> - поверає true/false якщо символи є в строчці (result = 'Hello world'.includes('Hello'))</text:p>
        </text:list-item>
        <text:list-item>
          <text:p text:style-name="List_20_1_Content_Last"> <text:span text:style-name="Strong_20_Emphasis">\</text:span> - для екранування або спец-символів. Наприклад: console.log(«She said \»Yes!\«»)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peracii_s_strokami</dc:title>
  </office:meta>
</office:document-meta>
</file>