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opcionalnye_tipy_opcionaly"/> nil - полное отсутствие какого-либо значения, аналог Null, не пустая строка, не пустое значение... Что то типа вакуума )</text:p>
        </text:list-item>
        <text:list-item>
          <text:p text:style-name="List_20_1_Content_Last"> var name: Sting? = nill </text:p>
        </text:list-item>
      </text:list>
      <text:list text:style-name="List_20_1" text:continue-numbering="false">
        <text:list-item>
          <text:p text:style-name="List_20_1_Content_First"> 1. Жесткое (прямое) извлечение из опционала - unwraping - «!»:</text:p>
        </text:list-item>
        <text:list-item>
          <text:p text:style-name="List_20_1_Content"> var name: Sting? = «Dima»</text:p>
        </text:list-item>
        <text:list-item>
          <text:p text:style-name="List_20_1_Content"> print(«\(name!)»)</text:p>
        </text:list-item>
        <text:list-item>
          <text:p text:style-name="List_20_1_Content_Last"> Так можно делать если на 100% уверен что внутри опционала есть значение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pcionalnye_tipy_opcionaly</dc:title>
  </office:meta>
</office:document-meta>
</file>