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hostingcloud.com.ua/doku.php?id=kompjuternaja_programma" text:style-name="Internet_20_link" text:visited-style-name="Visited_20_Internet_20_Link">Компьютерная программа</text:a>
<text:a xlink:type="simple" xlink:href="https://wiki.hostingcloud.com.ua/doku.php?id=bazovye_tipy_dannyx" text:style-name="Internet_20_link" text:visited-style-name="Visited_20_Internet_20_Link">Базовые типы данных</text:a>
<text:a xlink:type="simple" xlink:href="https://wiki.hostingcloud.com.ua/doku.php?id=kompiljator" text:style-name="Internet_20_link" text:visited-style-name="Visited_20_Internet_20_Link">Компилято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schaja_teorija_oop</dc:title>
  </office:meta>
</office:document-meta>
</file>