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ect"/><text:bookmark-start text:name="__RefHeading___objavlenie_obekta_1"/><text:bookmark-start text:name="objavlenie_obekta"/>Обявление обекта<text:bookmark-end text:name="__RefHeading___objavlenie_obekta_1"/><text:bookmark-end text:name="objavlenie_obekta"/></text:h>
      <text:p text:style-name="Preformatted_20_Text">let myObject={<text:line-break/><text:s text:c="4"/>a: 12,<text:line-break/><text:s text:c="4"/>b: true,<text:line-break/><text:s text:c="4"/>c: 'ssfd'<text:line-break/>}</text:p>
      <text:h text:style-name="Heading_20_1" text:outline-level="1"><text:bookmark-start text:name="__RefHeading___dobavlenie_znachenija_v_obekte_2"/><text:bookmark-start text:name="dobavlenie_znachenija_v_obekte"/>Добавление значения в обьекте<text:bookmark-end text:name="__RefHeading___dobavlenie_znachenija_v_obekte_2"/><text:bookmark-end text:name="dobavlenie_znachenija_v_obekte"/></text:h>
      <text:p text:style-name="Text_20_body">myObject.svoistvo1 = 'vsfdv'</text:p>
      <text:h text:style-name="Heading_20_1" text:outline-level="1"><text:bookmark-start text:name="__RefHeading___udalenie_znachenija_v_obekte_3"/><text:bookmark-start text:name="udalenie_znachenija_v_obekte"/>Удаление значения в обьекте<text:bookmark-end text:name="__RefHeading___udalenie_znachenija_v_obekte_3"/><text:bookmark-end text:name="udalenie_znachenija_v_obekte"/></text:h>
      <text:p text:style-name="Preformatted_20_Text">delete myObject.svoistvo1<text:tab/><text:tab/><text:tab/><text:tab/>- Удаление в обїекте peremenna свойтва svoistvo1</text:p>
      <text:h text:style-name="Heading_20_1" text:outline-level="1"><text:bookmark-start text:name="__RefHeading___kopirovanie_obekta_4"/><text:bookmark-start text:name="kopirovanie_obekta"/>Копирование обьекта<text:bookmark-end text:name="__RefHeading___kopirovanie_obekta_4"/><text:bookmark-end text:name="kopirovanie_obekta"/></text:h>
      <text:list text:style-name="List_20_1" text:continue-numbering="false">
        <text:list-item>
          <text:p text:style-name="List_20_1_Content_First"> Элемент ненумерованного спискаconst person2 = Object.assign({}, person) - но если внутри били тоже обекти - то ссилки сохраняться</text:p>
        </text:list-item>
        <text:list-item>
          <text:p text:style-name="List_20_1_Content"> const person2 = {...person1} - но если внутр біли тоже обекті - то ссілки сохраняться</text:p>
        </text:list-item>
        <text:list-item>
          <text:p text:style-name="List_20_1_Content_Last"> const myCity2 = JSON.parse(JSON.stringify(myCity1)) - полностью создает копию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ect</dc:title>
  </office:meta>
</office:document-meta>
</file>