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ava_javascript_u_html"/><text:bookmark-start text:name="__RefHeading___objava_javascript_u_html_1"/><text:bookmark-start text:name="objava_javascript_u_html"/>Обява JavaScript у HTML<text:bookmark-end text:name="__RefHeading___objava_javascript_u_html_1"/><text:bookmark-end text:name="objava_javascript_u_html"/></text:h>
      <text:p text:style-name="Text_20_body">В строке</text:p>
      <text:p text:style-name="Preformatted_20_Text">&lt;!DOCTYPE html&gt;<text:line-break/>&lt;html lang="en"&gt;<text:line-break/>&lt;head&gt;<text:line-break/><text:s text:c="4"/>&lt;meta charset="UTF-8"&gt;<text:line-break/><text:s text:c="4"/>&lt;meta name="viewport" content="width=device-width, initial-scale=1.0"&gt;<text:line-break/><text:s text:c="4"/>&lt;title&gt;Hello JavaScript&lt;/title&gt;<text:line-break/>&lt;/head&gt;<text:line-break/>&lt;body&gt;<text:line-break/><text:s text:c="4"/>&lt;h1&gt;Hello! &lt;/h1&gt;<text:line-break/><text:s text:c="4"/>&lt;button onclick="alert('you are click me')"&gt;Click !&lt;/button&gt;<text:line-break/>&lt;/body&gt;<text:line-break/>&lt;/html&gt;<text:line-break/><text:line-break/>&lt;script&gt;<text:line-break/>var name = 'Jack'<text:line-break/>console.log(name)<text:line-break/>&lt;/script&gt;</text:p>
      <text:p text:style-name="Text_20_body">В теле</text:p>
      <text:p text:style-name="Preformatted_20_Text">&lt;!DOCTYPE html&gt;<text:line-break/>&lt;html lang="en"&gt;<text:line-break/>&lt;head&gt;<text:line-break/><text:s text:c="4"/>&lt;meta charset="UTF-8"&gt;<text:line-break/><text:s text:c="4"/>&lt;meta name="viewport" content="width=device-width, initial-scale=1.0"&gt;<text:line-break/><text:s text:c="4"/>&lt;title&gt;Hello JavaScript&lt;/title&gt;<text:line-break/>&lt;/head&gt;<text:line-break/>&lt;body&gt;<text:line-break/><text:s text:c="4"/>&lt;h1&gt;Hello! &lt;/h1&gt;<text:line-break/><text:s text:c="4"/>&lt;button onclick="alert('you are click me')"&gt;Click !&lt;/button&gt;<text:line-break/>&lt;/body&gt;<text:line-break/>&lt;/html&gt;<text:line-break/><text:line-break/>&lt;script&gt;<text:line-break/>var name = 'Jack'<text:line-break/>console.log(name)<text:line-break/>&lt;/script&gt;</text:p>
      <text:p text:style-name="Text_20_body">В отдельнм файле</text:p>
      <text:p text:style-name="Preformatted_20_Text">&lt;!DOCTYPE html&gt;<text:line-break/>&lt;html lang="en"&gt;<text:line-break/>&lt;head&gt;<text:line-break/><text:s text:c="4"/>&lt;meta charset="UTF-8"&gt;<text:line-break/><text:s text:c="4"/>&lt;meta name="viewport" content="width=device-width, initial-scale=1.0"&gt;<text:line-break/><text:s text:c="4"/>&lt;title&gt;Hello JavaScript&lt;/title&gt;<text:line-break/>&lt;/head&gt;<text:line-break/>&lt;body&gt;<text:line-break/><text:s text:c="4"/>&lt;h1&gt;Hello! &lt;/h1&gt;<text:line-break/><text:s text:c="4"/>&lt;button onclick="alert('you are click me')"&gt;Click !&lt;/button&gt;<text:line-break/>&lt;/body&gt;<text:line-break/>&lt;/html&gt;<text:line-break/><text:line-break/>&lt;script src="app.js"&gt;<text:line-break/><text:line-break/>&lt;/scrip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a_javascript_u_html</dc:title>
  </office:meta>
</office:document-meta>
</file>