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"/><text:bookmark-start text:name="__RefHeading___operaciji_z_number_1"/><text:bookmark-start text:name="operaciji_z_number"/>операції з number<text:bookmark-end text:name="__RefHeading___operaciji_z_number_1"/><text:bookmark-end text:name="operaciji_z_number"/></text:h>
      <text:list text:style-name="List_20_1" text:continue-numbering="false">
        <text:list-item>
          <text:p text:style-name="List_20_1_Content_First"> <text:span text:style-name="Strong_20_Emphasis">Number.parseInt</text:span> - перетворює строку до числа. До першого нечислового символа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umber</dc:title>
  </office:meta>
</office:document-meta>
</file>