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jti_prichiny_tormozov_1s_sql"/><text:bookmark-start text:name="__RefHeading___najti_prichiny_tormozov_1s_sql_1"/><text:bookmark-start text:name="najti_prichiny_tormozov_1s_sql"/>Найти причины тормозов 1С SQL<text:bookmark-end text:name="__RefHeading___najti_prichiny_tormozov_1s_sql_1"/><text:bookmark-end text:name="najti_prichiny_tormozov_1s_sq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jti_prichiny_tormozov_1s_sql</dc:title>
  </office:meta>
</office:document-meta>
</file>