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jti_prichiny_blokirovok_sql"/><text:bookmark-start text:name="__RefHeading___najti_prichiny_blokirovok_sql_1"/><text:bookmark-start text:name="najti_prichiny_blokirovok_sql"/>Найти причины блокировок SQL<text:bookmark-end text:name="__RefHeading___najti_prichiny_blokirovok_sql_1"/><text:bookmark-end text:name="najti_prichiny_blokirovok_sql"/></text:h>
      <text:h text:style-name="Heading_20_2" text:outline-level="2"><text:bookmark-start text:name="__RefHeading___perevirka_na_blokuvannja_2"/><text:bookmark-start text:name="perevirka_na_blokuvannja"/>Перевірка на блокування<text:bookmark-end text:name="__RefHeading___perevirka_na_blokuvannja_2"/><text:bookmark-end text:name="perevirka_na_blokuvannja"/></text:h>
      <text:h text:style-name="Heading_20_3" text:outline-level="3"><text:bookmark-start text:name="__RefHeading___perevirka_na_blokuvannja_vzagali_3"/><text:bookmark-start text:name="perevirka_na_blokuvannja_vzagali"/>Перевірка на блокування взагалі<text:bookmark-end text:name="__RefHeading___perevirka_na_blokuvannja_vzagali_3"/><text:bookmark-end text:name="perevirka_na_blokuvannja_vzagali"/></text:h>
      <text:p text:style-name="Preformatted_20_Text">SELECT session_id, wait_type, blocking_session_id<text:line-break/>FROM sys.dm_exec_requests<text:line-break/>WHERE blocking_session_id &gt; 0</text:p>
      <text:h text:style-name="Heading_20_2" text:outline-level="2"><text:bookmark-start text:name="__RefHeading___perevirka_na_blokuvannja_programoju_1s_4"/><text:bookmark-start text:name="perevirka_na_blokuvannja_programoju_1s"/>Перевірка на блокування програмою 1С<text:bookmark-end text:name="__RefHeading___perevirka_na_blokuvannja_programoju_1s_4"/><text:bookmark-end text:name="perevirka_na_blokuvannja_programoju_1s"/></text:h>
      <text:p text:style-name="Preformatted_20_Text">SELECT TOP 10<text:line-break/><text:s text:c="4"/>s.session_id, s.program_name,<text:line-break/><text:s text:c="4"/>r.wait_type, r.wait_time/1000 AS очікування_сек,<text:line-break/><text:s text:c="4"/>r.blocking_session_id,<text:line-break/><text:s text:c="4"/>t.text AS запит<text:line-break/>FROM sys.dm_exec_sessions s<text:line-break/>JOIN sys.dm_exec_requests r ON s.session_id = r.session_id<text:line-break/>OUTER APPLY sys.dm_exec_sql_text(r.sql_handle) t<text:line-break/>WHERE s.program_name LIKE '%1CV8%'<text:line-break/>ORDER BY r.wait_time DESC</text:p>
      <text:h text:style-name="Heading_20_3" text:outline-level="3"><text:bookmark-start text:name="__RefHeading___perevirka_xto_kogo_blokuje_detali_vinuvatcja_5"/><text:bookmark-start text:name="perevirka_xto_kogo_blokuje_detali_vinuvatcja"/>Перевірка Хто кого блокує + деталі винуватця<text:bookmark-end text:name="__RefHeading___perevirka_xto_kogo_blokuje_detali_vinuvatcja_5"/><text:bookmark-end text:name="perevirka_xto_kogo_blokuje_detali_vinuvatcja"/></text:h>
      <text:p text:style-name="Preformatted_20_Text">SELECT <text:line-break/><text:s text:c="4"/>r.session_id AS жертва,<text:line-break/><text:s text:c="4"/>r.wait_type,<text:line-break/><text:s text:c="4"/>r.wait_time/1000 AS очікування_сек,<text:line-break/><text:s text:c="4"/>r.blocking_session_id AS винуватець,<text:line-break/><text:s text:c="4"/>s_block.program_name AS програма_винуватця,<text:line-break/><text:s text:c="4"/>s_block.host_name AS хост_винуватця,<text:line-break/><text:s text:c="4"/>t.text AS запит_жертви<text:line-break/>FROM sys.dm_exec_requests r<text:line-break/>JOIN sys.dm_exec_sessions s_block <text:line-break/><text:s text:c="4"/>ON r.blocking_session_id = s_block.session_id<text:line-break/>OUTER APPLY sys.dm_exec_sql_text(r.sql_handle) t<text:line-break/>WHERE r.blocking_session_id &gt; 0<text:line-break/>ORDER BY r.wait_time DESC</text:p>
      <text:h text:style-name="Heading_20_3" text:outline-level="3"><text:bookmark-start text:name="__RefHeading___dovgi_vidkriti_tranzakciji_tipova_prichina_v_1s_6"/><text:bookmark-start text:name="dovgi_vidkriti_tranzakciji_tipova_prichina_v_1s"/>Довгі відкриті транзакції (типова причина в 1С)<text:bookmark-end text:name="__RefHeading___dovgi_vidkriti_tranzakciji_tipova_prichina_v_1s_6"/><text:bookmark-end text:name="dovgi_vidkriti_tranzakciji_tipova_prichina_v_1s"/></text:h>
      <text:p text:style-name="Preformatted_20_Text">-- Транзакції, відкриті більше 30 секунд<text:line-break/>SELECT<text:line-break/><text:s text:c="4"/>s.session_id,<text:line-break/><text:s text:c="4"/>s.login_name,<text:line-break/><text:s text:c="4"/>s.program_name,<text:line-break/><text:s text:c="4"/>s.host_name,<text:line-break/><text:s text:c="4"/>s.status,<text:line-break/><text:s text:c="4"/>DATEDIFF(SECOND, at.transaction_begin_time, GETDATE()) AS open_sec,<text:line-break/><text:s text:c="4"/>at.transaction_begin_time,<text:line-break/><text:s text:c="4"/>t.text AS last_query<text:line-break/>FROM sys.dm_tran_active_transactions<text:s text:c="4"/>at<text:line-break/>JOIN sys.dm_tran_session_transactions<text:s text:c="3"/>st ON st.transaction_id = at.transaction_id<text:line-break/>JOIN sys.dm_exec_sessions<text:s text:c="15"/>s<text:s text:c="2"/>ON s.session_id<text:s text:c="6"/>= st.session_id<text:line-break/>LEFT JOIN sys.dm_exec_requests<text:s text:c="10"/>r<text:s text:c="2"/>ON r.session_id<text:s text:c="6"/>= s.session_id<text:line-break/>OUTER APPLY sys.dm_exec_sql_text(r.sql_handle) t<text:line-break/>WHERE DATEDIFF(SECOND, at.transaction_begin_time, GETDATE()) &gt; 30<text:line-break/>ORDER BY open_sec DESC;</text:p>
      <text:h text:style-name="Heading_20_2" text:outline-level="2"><text:bookmark-start text:name="__RefHeading___poshuk_scho_same_robit_problemna_sesija_v_prikladi_nomer_62_7"/><text:bookmark-start text:name="poshuk_scho_same_robit_problemna_sesija_v_prikladi_nomer_62"/>Пошук що саме робить проблемна сесія (в прикладі номер 62)<text:bookmark-end text:name="__RefHeading___poshuk_scho_same_robit_problemna_sesija_v_prikladi_nomer_62_7"/><text:bookmark-end text:name="poshuk_scho_same_robit_problemna_sesija_v_prikladi_nomer_62"/></text:h>
      <text:p text:style-name="Preformatted_20_Text">SELECT r.session_id, r.command, r.percent_complete,<text:line-break/><text:s text:c="7"/>r.estimated_completion_time/1000/60 AS хвилин_залишилось,<text:line-break/><text:s text:c="7"/>t.text AS запит<text:line-break/>FROM sys.dm_exec_requests r<text:line-break/>CROSS APPLY sys.dm_exec_sql_text(r.sql_handle) t<text:line-break/>WHERE r.session_id = 62</text:p>
      <text:h text:style-name="Heading_20_2" text:outline-level="2"><text:bookmark-start text:name="__RefHeading___vbiti_problemnij_proces_8"/><text:bookmark-start text:name="vbiti_problemnij_proces"/>Вбити проблемний процес<text:bookmark-end text:name="__RefHeading___vbiti_problemnij_proces_8"/><text:bookmark-end text:name="vbiti_problemnij_proces"/></text:h>
      <text:p text:style-name="Preformatted_20_Text">KILL 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jti_prichiny_blokirovok_sql</dc:title>
  </office:meta>
</office:document-meta>
</file>