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krotik"/><text:bookmark-start text:name="__RefHeading___mikrotik_1"/><text:bookmark-start text:name="mikrotik"/>MikroTik<text:bookmark-end text:name="__RefHeading___mikrotik_1"/><text:bookmark-end text:name="mikrotik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bazovaja_zaschischaem_mikrotik_ot_vneshnix_atak_mikrotik" text:style-name="Internet_20_link" text:visited-style-name="Visited_20_Internet_20_Link">Базовая защищаем MikroTik от внешних атак MikroTi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ikrotik</dc:title>
  </office:meta>
</office:document-meta>
</file>