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gin"/><text:bookmark-start text:name="__RefHeading___margin_1"/><text:bookmark-start text:name="margin"/>margin<text:bookmark-end text:name="__RefHeading___margin_1"/><text:bookmark-end text:name="margin"/></text:h>
      <text:list text:style-name="List_20_1" text:continue-numbering="false">
        <text:list-item>
          <text:p text:style-name="LastListParagraph_List_20_1_Content_First"> /* Однакові відступи по 20px з усіх боків */</text:p>
        </text:list-item>
      </text:list>
      <text:p text:style-name="Text_20_body">margin: 20px;</text:p>
      <text:list text:style-name="List_20_1" text:continue-numbering="false">
        <text:list-item>
          <text:p text:style-name="LastListParagraph_List_20_1_Content_First"> /* Відступ зверху та знизу по 10px, зліва та праворуч по 20px */</text:p>
        </text:list-item>
      </text:list>
      <text:p text:style-name="Text_20_body">margin: 10px 20px;</text:p>
      <text:list text:style-name="List_20_1" text:continue-numbering="false">
        <text:list-item>
          <text:p text:style-name="LastListParagraph_List_20_1_Content_First"> /* Відступ зверху 10px, ліворуч і праворуч по 20px, знизу 5px */</text:p>
        </text:list-item>
      </text:list>
      <text:p text:style-name="Text_20_body">margin: 10px 20px 5px;</text:p>
      <text:list text:style-name="List_20_1" text:continue-numbering="false">
        <text:list-item>
          <text:p text:style-name="LastListParagraph_List_20_1_Content_First"> /* Відступ зверху 10px, праворуч 15px, знизу 20px, зліва 25px */</text:p>
        </text:list-item>
      </text:list>
      <text:p text:style-name="Text_20_body">margin: 10px 15px 20px 25px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margin</dc:title>
  </office:meta>
</office:document-meta>
</file>