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opirovanie_peremennix"/>При копировании примитивніх - копируються значения
При копировании обїктов - копируютья ссілк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opirovanie_peremennix</dc:title>
  </office:meta>
</office:document-meta>
</file>