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kollekcii_-_slovari_dictionary"/><text:bookmark-start text:name="__RefHeading___slovar_-_kollekcija_neunikalnyx_odnotipnyx_znachenij_uporjadochennyx_po_unikalnomu_odnotipnomu_kljuchu_1"/><text:bookmark-start text:name="slovar_-_kollekcija_neunikalnyx_odnotipnyx_znachenij_uporjadochennyx_po_unikalnomu_odnotipnomu_kljuchu"/>Словарь - коллекция неуникальных однотипных значений, упорядоченных по уникальному однотипному ключу.<text:bookmark-end text:name="__RefHeading___slovar_-_kollekcija_neunikalnyx_odnotipnyx_znachenij_uporjadochennyx_po_unikalnomu_odnotipnomu_kljuchu_1"/><text:bookmark-end text:name="slovar_-_kollekcija_neunikalnyx_odnotipnyx_znachenij_uporjadochennyx_po_unikalnomu_odnotipnomu_kljuchu"/></text:h>
      <text:p text:style-name="Text_20_body">let iPhones: [Int: String] = [2007: Iphone,2011: Iphone4s,2012: Iphone4s]
Ключ - уникален, значение - нет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kollekcii_-_slovari_dictionary</dc:title>
  </office:meta>
</office:document-meta>
</file>