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ollekcii_-_mnozhestva_set"/><text:bookmark-start text:name="__RefHeading___mnozhestva-_ne_uporjadochennaja_kollekcija_unikalnyx_odnotipnyx_ehlementov_1"/><text:bookmark-start text:name="mnozhestva-_ne_uporjadochennaja_kollekcija_unikalnyx_odnotipnyx_ehlementov"/>Множества- не упорядоченная коллекция уникальных однотипных элементов<text:bookmark-end text:name="__RefHeading___mnozhestva-_ne_uporjadochennaja_kollekcija_unikalnyx_odnotipnyx_ehlementov_1"/><text:bookmark-end text:name="mnozhestva-_ne_uporjadochennaja_kollekcija_unikalnyx_odnotipnyx_ehlementov"/></text:h>
      <text:p text:style-name="Text_20_body">var circleStation: Set = [«Первая»,«Вторая»,«Третья»]</text:p>
      <text:h text:style-name="Heading_20_4" text:outline-level="4"><text:bookmark-start text:name="__RefHeading___dobavlenie_2"/><text:bookmark-start text:name="dobavlenie"/>Добавление<text:bookmark-end text:name="__RefHeading___dobavlenie_2"/><text:bookmark-end text:name="dobavlenie"/></text:h>
      <text:p text:style-name="Text_20_body">circleStation.insert(«Пятая»)</text:p>
      <text:h text:style-name="Heading_20_4" text:outline-level="4"><text:bookmark-start text:name="__RefHeading___poisk_3"/><text:bookmark-start text:name="poisk"/>Поиск<text:bookmark-end text:name="__RefHeading___poisk_3"/><text:bookmark-end text:name="poisk"/></text:h>
      <text:p text:style-name="Text_20_body">circleStation.contains(«Первая»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llekcii_-_mnozhestva_set</dc:title>
  </office:meta>
</office:document-meta>
</file>