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klassy"/>Класс - ссылочный тип данных в свифт.</text:p>
      <text:p text:style-name="Text_20_body">Объект - это экземпляр класса. Со своими значениями для свойств и реализацией для методов.</text:p>
      <text:p text:style-name="Preformatted_20_Text">class Player {</text:p>
      <text:p text:style-name="Preformatted_20_Text">var name: String</text:p>
      <text:p text:style-name="Preformatted_20_Text">var level: Int = 0</text:p>
      <text:p text:style-name="Preformatted_20_Text">init(name: Sting) {</text:p>
      <text:p text:style-name="Preformatted_20_Text">self.name = name<text:line-break/><text:line-break/>}</text:p>
      <text:p text:style-name="Preformatted_20_Text"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klassy</dc:title>
  </office:meta>
</office:document-meta>
</file>