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asi"/><text:bookmark-start text:name="__RefHeading___klasi_1"/><text:bookmark-start text:name="klasi"/>Класи<text:bookmark-end text:name="__RefHeading___klasi_1"/><text:bookmark-end text:name="klasi"/></text:h>
      <text:h text:style-name="Heading_20_2" text:outline-level="2"><text:bookmark-start text:name="__RefHeading___ogoloshennja_klasu_2"/><text:bookmark-start text:name="ogoloshennja_klasu"/>Оголошення класу<text:bookmark-end text:name="__RefHeading___ogoloshennja_klasu_2"/><text:bookmark-end text:name="ogoloshennja_klasu"/></text:h>
      <text:p text:style-name="Preformatted_20_Text">class User {<text:line-break/><text:s text:c="2"/>// Тіло класу<text:line-break/>}</text:p>
      <text:h text:style-name="Heading_20_2" text:outline-level="2"><text:bookmark-start text:name="__RefHeading___ekzempljara_klasu_3"/><text:bookmark-start text:name="ekzempljara_klasu"/>Екземпляра класу<text:bookmark-end text:name="__RefHeading___ekzempljara_klasu_3"/><text:bookmark-end text:name="ekzempljara_klasu"/></text:h>
      <text:p text:style-name="Preformatted_20_Text">class User {<text:line-break/><text:s text:c="2"/>// Тіло класу<text:line-break/>}<text:line-break/><text:line-break/>const mango = new User();<text:line-break/>console.log(mango); // {}<text:line-break/><text:line-break/>const poly = new User();<text:line-break/>console.log(poly); // {}</text:p>
      <text:h text:style-name="Heading_20_2" text:outline-level="2"><text:bookmark-start text:name="__RefHeading___konstruktor_klasu_4"/><text:bookmark-start text:name="konstruktor_klasu"/>Конструктор класу<text:bookmark-end text:name="__RefHeading___konstruktor_klasu_4"/><text:bookmark-end text:name="konstruktor_klasu"/></text:h>
      <text:list text:style-name="List_20_1" text:continue-numbering="false">
        <text:list-item>
          <text:p text:style-name="List_20_1_Content_First"> Якщо метод конструктора (constructor) не визначити в явному вигляді, то буде створений конструктор за замовчуванням — порожня функція, яка не змінює екземпляр класу.</text:p>
        </text:list-item>
        <text:list-item>
          <text:p text:style-name="List_20_1_Content"> Виклик класу з оператором new призводить до створення нового об'єкта й автоматичного виклику методу constructor</text:p>
        </text:list-item>
        <text:list-item>
          <text:p text:style-name="List_20_1_Content"> Аргументи, які передаються при виклику new User(), стають значеннями параметрів для методу constructor.</text:p>
        </text:list-item>
        <text:list-item>
          <text:p text:style-name="List_20_1_Content_Last"> метод constructor викликається в контексті створюваного екземпляра.</text:p>
        </text:list-item>
      </text:list>
      <text:p text:style-name="Preformatted_20_Text">class User {<text:line-break/><text:s text:c="2"/>constructor(name, email) {<text:line-break/><text:tab/><text:tab/>console.log(name, email);<text:line-break/><text:s text:c="2"/>}<text:line-break/>}<text:line-break/><text:line-break/>const mango = new User("Mango", "mango@mail.com"); // "Mango mango@mail.com"<text:line-break/>console.log(mango); // {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lasi</dc:title>
  </office:meta>
</office:document-meta>
</file>