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icializatory"/>Инициализаторы - это по сути метод объявленный внутри класса, который используется для создания объекта.</text:p>
      <text:p text:style-name="Preformatted_20_Text">class Car {<text:line-break/>let brendAndModel: String<text:line-break/>let wheelsCount: Int<text:line-break/>var color = "whit"<text:line-break/><text:line-break/>//Инициализатор по умолчанию<text:line-break/>init( brendAndModel: String, wheelsCount: Int = 4) {<text:line-break/>self.brendAndModel= brendAndModel<text:line-break/>self.wheelsCount = wheelsCount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icializatory</dc:title>
  </office:meta>
</office:document-meta>
</file>