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78ea2580adf10d5d91cfe16a8bc50a.png"/>
  <manifest:file-entry manifest:media-type="image/png" manifest:full-path="Pictures/f1dd9657e83c36c9e814d8299682bd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http_servisy_get_post"/>На стороне сервера (куда будем отправлять запросы) создаем HTTP сервис и публикуем его вместе в WEB</text:span>
<draw:frame draw:style-name="mediacenter" draw:name="0" text:anchor-type="paragraph" draw:z-index="0" svg:width="75.2475cm" style:rel-width="100%" svg:height="18.89125cm" style:rel-height="scale"><draw:image xlink:href="Pictures/7a78ea2580adf10d5d91cfe16a8bc50a.png" xlink:type="simple" xlink:show="embed" xlink:actuate="onLoad"/></draw:frame>
<draw:frame draw:style-name="mediacenter" draw:name="1" text:anchor-type="paragraph" draw:z-index="1" svg:width="75.617916666667cm" style:rel-width="100%" svg:height="19.314583333333cm" style:rel-height="scale"><draw:image xlink:href="Pictures/f1dd9657e83c36c9e814d8299682bd4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http_servisy_get_post</dc:title>
  </office:meta>
</office:document-meta>
</file>