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otovye_procedury_i_funkcii"/><text:bookmark-start text:name="__RefHeading___gotovye_procedury_i_funkcii_1"/><text:bookmark-start text:name="gotovye_procedury_i_funkcii"/>Готовые процедуры и функции<text:bookmark-end text:name="__RefHeading___gotovye_procedury_i_funkcii_1"/><text:bookmark-end text:name="gotovye_procedury_i_funkcii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funkcija_opredelenija_pola" text:style-name="Internet_20_link" text:visited-style-name="Visited_20_Internet_20_Link">Функция определения пол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gotovye_procedury_i_funkcii</dc:title>
  </office:meta>
</office:document-meta>
</file>