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gorjachie_klavishi_v_xcode"/><text:bookmark-start text:name="__RefHeading___izmenenie_otstupa_koda_1"/><text:bookmark-start text:name="izmenenie_otstupa_koda"/>Изменение отступа кода<text:bookmark-end text:name="__RefHeading___izmenenie_otstupa_koda_1"/><text:bookmark-end text:name="izmenenie_otstupa_koda"/></text:h>
      <text:p text:style-name="Text_20_body">Ctrl+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gorjachie_klavishi_v_xcode</dc:title>
  </office:meta>
</office:document-meta>
</file>