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balni_stili"/><text:bookmark-start text:name="__RefHeading___globalni_stili_1"/><text:bookmark-start text:name="globalni_stili"/>Глобальні стилі<text:bookmark-end text:name="__RefHeading___globalni_stili_1"/><text:bookmark-end text:name="globalni_stili"/></text:h>
      <text:p text:style-name="Text_20_body">Глобальні стилі документа — це набір успадкованих і не успадкованих CSS-властивостей, зазначених у правилі тегу body, а також набір CSS-правил для завдання глобальних значень по селекторам тегу. Наприклад усунути підкреслення всіх посилань документа, скинути маркери списків, задати альтернативний шрифт усім заголовкам тощ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lobalni_stili</dc:title>
  </office:meta>
</office:document-meta>
</file>