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ex"/><text:bookmark-start text:name="__RefHeading___flex_1"/><text:bookmark-start text:name="flex"/>flex<text:bookmark-end text:name="__RefHeading___flex_1"/><text:bookmark-end text:name="flex"/></text:h>
      <text:p text:style-name="Text_20_body">Якщо треба виставляи горизонатльно/вертикально - то у батьківському тегу назначаємо flex - і тоді усі підпорядковані будуть ьвравнюваться\ставитись за налаштуванням. flex може:</text:p>
      <text:list text:style-name="List_20_1" text:continue-numbering="false">
        <text:list-item>
          <text:p text:style-name="List_20_1_Content_First"> змінювати ширину і висоту його дітей;</text:p>
        </text:list-item>
        <text:list-item>
          <text:p text:style-name="List_20_1_Content"> змінювати напрямок розташування його дітей (вирівнювання в колонку або рядок);</text:p>
        </text:list-item>
        <text:list-item>
          <text:p text:style-name="List_20_1_Content"> змінювати порядок відображення елементів та відстань між ними;</text:p>
        </text:list-item>
        <text:list-item>
          <text:p text:style-name="List_20_1_Content"> розширювати елементи, щоб оптимально заповнити доступний простір;</text:p>
        </text:list-item>
        <text:list-item>
          <text:p text:style-name="List_20_1_Content_Last"> стискати елементи, щоб запобігти переповненню.</text:p>
        </text:list-item>
      </text:list>
      <text:h text:style-name="Heading_20_1" text:outline-level="1"><text:bookmark-start text:name="__RefHeading___vlastivosti_fleks-kontejner_2"/><text:bookmark-start text:name="vlastivosti_fleks-kontejner"/>властивості флекс-контейнер<text:bookmark-end text:name="__RefHeading___vlastivosti_fleks-kontejner_2"/><text:bookmark-end text:name="vlastivosti_fleks-kontejner"/></text:h>
      <text:p text:style-name="Preformatted_20_Text">.wrap{<text:line-break/>display: flex;<text:line-break/>}</text:p>
      <text:h text:style-name="Heading_20_3" text:outline-level="3"><text:bookmark-start text:name="__RefHeading___justify-content_3"/><text:bookmark-start text:name="justify-content"/>justify-content<text:bookmark-end text:name="__RefHeading___justify-content_3"/><text:bookmark-end text:name="justify-content"/></text:h>
      <text:p text:style-name="Text_20_body">центрування</text:p>
      <text:p text:style-name="Preformatted_20_Text">justify-content: center;</text:p>
      <text:h text:style-name="Heading_20_3" text:outline-level="3"><text:bookmark-start text:name="__RefHeading___flex-wrap_4"/><text:bookmark-start text:name="flex-wrap"/>flex-wrap<text:bookmark-end text:name="__RefHeading___flex-wrap_4"/><text:bookmark-end text:name="flex-wrap"/></text:h>
      <text:p text:style-name="Text_20_body">Переніс букв</text:p>
      <text:p text:style-name="Preformatted_20_Text">flex-wrap: wrap;</text:p>
      <text:h text:style-name="Heading_20_3" text:outline-level="3"><text:bookmark-start text:name="__RefHeading___align-content_5"/><text:bookmark-start text:name="align-content"/>align-content<text:bookmark-end text:name="__RefHeading___align-content_5"/><text:bookmark-end text:name="align-content"/></text:h>
      <text:p text:style-name="Text_20_body">Вирівнювання усього рядка</text:p>
      <text:p text:style-name="Preformatted_20_Text">align-content: center;</text:p>
      <text:h text:style-name="Heading_20_3" text:outline-level="3"><text:bookmark-start text:name="__RefHeading___gap_6"/><text:bookmark-start text:name="gap"/>gap<text:bookmark-end text:name="__RefHeading___gap_6"/><text:bookmark-end text:name="gap"/></text:h>
      <text:p text:style-name="Text_20_body">Указує відстань між єлементами флекс-конетнтк</text:p>
      <text:p text:style-name="Preformatted_20_Text">gap: 4;</text:p>
      <text:h text:style-name="Heading_20_3" text:outline-level="3"><text:bookmark-start text:name="__RefHeading___align-items_7"/><text:bookmark-start text:name="align-items"/>align-items<text:bookmark-end text:name="__RefHeading___align-items_7"/><text:bookmark-end text:name="align-items"/></text:h>
      <text:p text:style-name="Text_20_body">Вирівнювання єлеменів усередині флех </text:p>
      <text:p text:style-name="Preformatted_20_Text">align-items: center;</text:p>
      <text:h text:style-name="Heading_20_2" text:outline-level="2"><text:bookmark-start text:name="__RefHeading___vlastivosti_fleks-jelementiv_8"/><text:bookmark-start text:name="vlastivosti_fleks-jelementiv"/>властивості флекс-єлементів<text:bookmark-end text:name="__RefHeading___vlastivosti_fleks-jelementiv_8"/><text:bookmark-end text:name="vlastivosti_fleks-jelementiv"/></text:h>
      <text:h text:style-name="Heading_20_3" text:outline-level="3"><text:bookmark-start text:name="__RefHeading___flex-grow_9"/><text:bookmark-start text:name="flex-grow"/>flex-grow<text:bookmark-end text:name="__RefHeading___flex-grow_9"/><text:bookmark-end text:name="flex-grow"/></text:h>
      <text:p text:style-name="Text_20_body">Дозволяє розтягувати єлементи якщо є місце</text:p>
      <text:p text:style-name="Preformatted_20_Text">flex-grow: 0; //0 - утискаються, 1-розтягуются...можна 1000 - то це буде коєфіцієнт відносто того у кого меньше. Або 0.5</text:p>
      <text:h text:style-name="Heading_20_3" text:outline-level="3"><text:bookmark-start text:name="__RefHeading___flex-shrink_10"/><text:bookmark-start text:name="flex-shrink"/>flex-shrink<text:bookmark-end text:name="__RefHeading___flex-shrink_10"/><text:bookmark-end text:name="flex-shrink"/></text:h>
      <text:p text:style-name="Text_20_body">Дозволяє стискати єлементи </text:p>
      <text:p text:style-name="Preformatted_20_Text">flex-shrink: 1; //1 - за замовчуванням дозволено утискатись, 0-розтягуются...можна 1000 - то це буде коєфіцієнт відносто того у кого меньше.</text:p>
      <text:h text:style-name="Heading_20_3" text:outline-level="3"><text:bookmark-start text:name="__RefHeading___order_11"/><text:bookmark-start text:name="order"/>order<text:bookmark-end text:name="__RefHeading___order_11"/><text:bookmark-end text:name="order"/></text:h>
      <text:p text:style-name="Text_20_body">Для сортування / порядку / вага єлементу. Сортування від меньшого до більшого. Можна і мінусові значення.</text:p>
      <text:p text:style-name="Preformatted_20_Text">order: 0; //0 - за замовчуванням як у html прописа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lex</dc:title>
  </office:meta>
</office:document-meta>
</file>