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lazhki_v_dinamicheskom_spiske"/> 1. в запросе динамического списка создаем что типа этого</text:p>
      <text:p text:style-name="Preformatted_20_Text">ВЫБОР<text:line-break/><text:s text:c="4"/>КОГДА ВашаСсылка В (&amp;СписокОтбора)<text:line-break/><text:s text:c="12"/>ТОГДА ИСТИНА<text:line-break/><text:s text:c="8"/>ИНАЧЕ ЛОЖЬ<text:line-break/><text:s text:c="4"/>КОНЕЦ КАК Флажок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lazhki_v_dinamicheskom_spiske</dc:title>
  </office:meta>
</office:document-meta>
</file>