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s7_react_redux_react-native_snippets"/><text:bookmark-start text:name="__RefHeading___es7_react_redux_react-native_snippets_1"/><text:bookmark-start text:name="es7_react_redux_react-native_snippets"/>ES7 + React/Redux/React-Native snippets<text:bookmark-end text:name="__RefHeading___es7_react_redux_react-native_snippets_1"/><text:bookmark-end text:name="es7_react_redux_react-native_snippets"/></text:h>
      <text:p text:style-name="Text_20_body"><text:a xlink:type="simple" xlink:href="https://marketplace.visualstudio.com/items?itemName=dsznajder.es7-react-js-snippets" text:style-name="Internet_20_link" text:visited-style-name="Visited_20_Internet_20_Link">ES7 + React/Redux/React-Native snippets</text:a></text:p>
      <text:p text:style-name="Text_20_body">снипети:</text:p>
      <text:list text:style-name="Numbering_20_1" text:continue-numbering="false">
        <text:list-item>
          <text:p text:style-name="LastListParagraph_Numbering_20_1_Content_First"> rafce - створює компонент з імортом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Numbering_20_1_Content_First" style:display-name="Last Numbering 1 Content First" style:parent-style-name="Numbering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8::00:00</meta:creation-date>
    <dc:creator>Generated</dc:creator>
    <dc:date>1970-01-01T08::00:00</dc:date>
    <dc:language>en-US</dc:language>
    <meta:editing-cycles>1</meta:editing-cycles>
    <meta:editing-duration>PT0S</meta:editing-duration>
    <dc:title>es7_react_redux_react-native_snippets</dc:title>
  </office:meta>
</office:document-meta>
</file>