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bavlenie_polzovatelja_dlja_versij_6.x-7.x"/><text:bookmark-start text:name="__RefHeading___dobavlenie_polzovatelja_dlja_versij_6.x-7.x_1"/><text:bookmark-start text:name="dobavlenie_polzovatelja_dlja_versij_6.x-7.x"/>Добавление пользователя (для версий 6.х-7.х)<text:bookmark-end text:name="__RefHeading___dobavlenie_polzovatelja_dlja_versij_6.x-7.x_1"/><text:bookmark-end text:name="dobavlenie_polzovatelja_dlja_versij_6.x-7.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obavlenie_polzovatelja_dlja_versij_6.x-7.x</dc:title>
  </office:meta>
</office:document-meta>
</file>