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estrukturizacija"/>одночасне створення нових змінних та призначеня їм значень з іньшого обїекта</text:span></text:p>
      <text:h text:style-name="Heading_20_1" text:outline-level="1"><text:bookmark-start text:name="__RefHeading___destrukturizacija_objiekta_1"/><text:bookmark-start text:name="destrukturizacija_objiekta"/>Деструктурізація обїекта<text:bookmark-end text:name="__RefHeading___destrukturizacija_objiekta_1"/><text:bookmark-end text:name="destrukturizacija_objiekta"/></text:h>
      <text:p text:style-name="Preformatted_20_Text">const userProfile = {<text:line-break/><text:s text:c="4"/>name: 'tro',<text:line-break/><text:s text:c="4"/>commq: 23,<text:line-break/><text:s text:c="4"/>hass: false<text:line-break/>}<text:line-break/><text:line-break/>const {name, commq, hass} = userProfile<text:line-break/><text:line-break/>console.log(name); // tro<text:line-break/>console.log(commq); // 23</text:p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// Деструктуризуємо<text:line-break/>const { title, author, isPublic, rating } = book;<text:line-break/><text:line-break/>// Використовуємо<text:line-break/>const accessType = isPublic ? "pulbic" : "private";<text:line-break/>const message = `Book ${title} by author ${author} with rating ${rating} is in ${accessType} access!`;</text:p>
      <text:h text:style-name="Heading_20_3" text:outline-level="3"><text:bookmark-start text:name="__RefHeading___vstanovlennja_znachen_za_zamovchannjam_pri_destrukturizaciji_2"/><text:bookmark-start text:name="vstanovlennja_znachen_za_zamovchannjam_pri_destrukturizaciji"/>Встановлення значень за замовчанням при деструктуризації<text:bookmark-end text:name="__RefHeading___vstanovlennja_znachen_za_zamovchannjam_pri_destrukturizaciji_2"/><text:bookmark-end text:name="vstanovlennja_znachen_za_zamovchannjam_pri_destrukturizaciji"/></text:h>
      <text:p text:style-name="Text_20_body">З метою уникнення присвоєння undefined під час деструктуризації неіснуючих властивостей, можна задати змінним значення за замовчуванням, використовуючи знак =. Це значення буде присвоєно тільки у випадку, коли в об'єкті відсутня властивість із таким ім'ям.</text:p>
      <text:p text:style-name="Preformatted_20_Text">const book = {<text:line-break/><text:s text:c="2"/>title: "The Last Kingdom",<text:line-break/><text:s text:c="2"/>author: "Bernard Cornwell",<text:line-break/>};<text:line-break/><text:line-break/>// Додамо зображення обкладинки, якщо вона відсутня в об'єкті книги<text:line-break/>const {<text:line-break/><text:s text:c="2"/>title,<text:line-break/><text:s text:c="2"/>author,<text:line-break/><text:s text:c="2"/>coverImage = "&lt;https://via.placeholder.com/640/480&gt;"<text:line-break/>} = book;<text:line-break/><text:line-break/>console.log(title); // "The Last Kingdom"<text:line-break/>console.log(author); // "Bernard Cornwell"<text:line-break/>console.log(coverImage); // "&lt;https://via.placeholder.com/640/480&gt;"</text:p>
      <text:h text:style-name="Heading_20_3" text:outline-level="3"><text:bookmark-start text:name="__RefHeading___perejmenuvannja_zminnoji_pri_destrukturizaciji_3"/><text:bookmark-start text:name="perejmenuvannja_zminnoji_pri_destrukturizaciji"/>Перейменування змінної при деструктуризації<text:bookmark-end text:name="__RefHeading___perejmenuvannja_zminnoji_pri_destrukturizaciji_3"/><text:bookmark-end text:name="perejmenuvannja_zminnoji_pri_destrukturizaciji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// Деструктуризуємо<text:line-break/>const { title, author: bookAuthor, isPublic, rating: bookRating } = book;<text:line-break/>console.log(title); // "The Last Kingdom"<text:line-break/>console.log(bookAuthor); // "Bernard Cornwell"<text:line-break/>console.log(isPublic); // true<text:line-break/>console.log(bookRating); // 8.38</text:p>
      <text:h text:style-name="Heading_20_1" text:outline-level="1"><text:bookmark-start text:name="__RefHeading___destrukturizacija_masiva_4"/><text:bookmark-start text:name="destrukturizacija_masiva"/>Деструктурізація масива<text:bookmark-end text:name="__RefHeading___destrukturizacija_masiva_4"/><text:bookmark-end text:name="destrukturizacija_masiva"/></text:h>
      <text:p text:style-name="Preformatted_20_Text">const fruts = ['apple','banana']<text:line-break/><text:line-break/>const [fruts1, fruts2] = fruts</text:p>
      <text:h text:style-name="Heading_20_1" text:outline-level="1"><text:bookmark-start text:name="__RefHeading___destrukturizacija_pri_peredachi_u_funkciju_5"/><text:bookmark-start text:name="destrukturizacija_pri_peredachi_u_funkciju"/>Деструктурізація при передачі у функцію<text:bookmark-end text:name="__RefHeading___destrukturizacija_pri_peredachi_u_funkciju_5"/><text:bookmark-end text:name="destrukturizacija_pri_peredachi_u_funkciju"/></text:h>
      <text:p text:style-name="Preformatted_20_Text">const userProfile = {<text:line-break/><text:s text:c="4"/>name: 'tro',<text:line-break/><text:s text:c="4"/>commq: 23,<text:line-break/><text:s text:c="4"/>hass: false<text:line-break/>}<text:line-break/><text:line-break/>const userInfo = ({name, commq})=&gt;{<text:line-break/><text:s text:c="4"/>if (commq&gt;22){<text:line-break/><text:s text:c="8"/>console.log('more that 22')<text:line-break/><text:s text:c="4"/>}<text:line-break/>}<text:line-break/><text:line-break/>userInfo(userProfil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strukturizacija</dc:title>
  </office:meta>
</office:document-meta>
</file>