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elegate"/>Делегат</text:span> - состоит из 
<text:span text:style-name="Strong_20_Emphasis">Делегатор</text:span> - тот кто ставит задачу.
<text:span text:style-name="Strong_20_Emphasis">Тип делегата</text:span> - протокол. какими свойствами и методами должен обладать делегат.
<text:span text:style-name="Strong_20_Emphasis">Делегат</text:span> - тот кто исполняет задачу.</text:p>
      <text:p text:style-name="Preformatted_20_Text">protocol CoffeMakerDelegate {<text:line-break/>func makeCoffe(amount: Int) -&gt; Int<text:line-break/>}</text:p>
      <text:p text:style-name="Preformatted_20_Text">class Client {<text:line-break/>var name = "name"<text:line-break/>var cofeMaker: CoffeMakerDelegate <text:line-break/>}</text:p>
      <text:p text:style-name="Preformatted_20_Text">struct Officiant: CoffeMakerDelegate {<text:line-break/>funk makeCoffe(amount: Int) -&gt; Int {<text:line-break/>let price = 350<text:line-break/>let count = amount / price<text:line-break/>return count <text:line-break/>}</text:p>
      <text:p text:style-name="Text_20_body"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legate</dc:title>
  </office:meta>
</office:document-meta>
</file>