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s_ut"/><text:bookmark-start text:name="__RefHeading___gotovye_metody_v_bas_ut_1"/><text:bookmark-start text:name="gotovye_metody_v_bas_ut"/>Готовые методы в BAS UT<text:bookmark-end text:name="__RefHeading___gotovye_metody_v_bas_ut_1"/><text:bookmark-end text:name="gotovye_metody_v_bas_ut"/></text:h>
      <text:list text:style-name="List_20_1" text:continue-numbering="false">
        <text:list-item>
          <text:p text:style-name="List_20_1_Content_First"> <text:a xlink:type="simple" xlink:href="https://wiki.hostingcloud.com.ua/doku.php?id=raschitat_skidki_nacenki_na_servere" text:style-name="Internet_20_link" text:visited-style-name="Visited_20_Internet_20_Link">Расчитать скидки наценки на сервере</text:a></text:p>
        </text:list-item>
        <text:list-item>
          <text:p text:style-name="List_20_1_Content"> <text:a xlink:type="simple" xlink:href="https://wiki.hostingcloud.com.ua/doku.php?id=obedenit_massivy" text:style-name="Internet_20_link" text:visited-style-name="Visited_20_Internet_20_Link">Объеденить массивы</text:a></text:p>
        </text:list-item>
        <text:list-item>
          <text:p text:style-name="List_20_1_Content"> <text:a xlink:type="simple" xlink:href="https://wiki.hostingcloud.com.ua/doku.php?id=svernut_massiv" text:style-name="Internet_20_link" text:visited-style-name="Visited_20_Internet_20_Link">Свернуть массив</text:a></text:p>
        </text:list-item>
        <text:list-item>
          <text:p text:style-name="List_20_1_Content"> <text:a xlink:type="simple" xlink:href="https://wiki.hostingcloud.com.ua/doku.php?id=bsp_proverka_nalichija_rekvizita" text:style-name="Internet_20_link" text:visited-style-name="Visited_20_Internet_20_Link">БСП Проверка наличия реквизита</text:a></text:p>
        </text:list-item>
        <text:list-item>
          <text:p text:style-name="List_20_1_Content"> <text:a xlink:type="simple" xlink:href="https://wiki.hostingcloud.com.ua/doku.php?id=bsp_poluchenie_dopolnitelnyx_svojstv_i_rekvizitov" text:style-name="Internet_20_link" text:visited-style-name="Visited_20_Internet_20_Link">БСП Получение дополнительных свойств и реквизитов</text:a></text:p>
        </text:list-item>
        <text:list-item>
          <text:p text:style-name="List_20_1_Content"> <text:a xlink:type="simple" xlink:href="https://wiki.hostingcloud.com.ua/doku.php?id=otkryt_formu_podchinennosti_dokumentov" text:style-name="Internet_20_link" text:visited-style-name="Visited_20_Internet_20_Link">Открыть форму подчиненности документов</text:a></text:p>
        </text:list-item>
        <text:list-item>
          <text:p text:style-name="List_20_1_Content_Last"> <text:a xlink:type="simple" xlink:href="https://wiki.hostingcloud.com.ua/doku.php?id=rezultat_zaprosa_tablicu_znachenij_v_strukturu" text:style-name="Internet_20_link" text:visited-style-name="Visited_20_Internet_20_Link">Результат запроса (таблицу значений) в структуру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as_ut</dc:title>
  </office:meta>
</office:document-meta>
</file>