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ckground-size"/><text:bookmark-start text:name="__RefHeading___background-size_1"/><text:bookmark-start text:name="background-size"/>background-size<text:bookmark-end text:name="__RefHeading___background-size_1"/><text:bookmark-end text:name="background-size"/></text:h>
      <text:p text:style-name="Text_20_body">дозволяє коригувати розміри зображення шляхом налаштування необхідної ширини та висоти. Якщо не вказати висоту, вона буде розрахована автоматично зі збереженням пропорцій.</text:p>
      <text:p text:style-name="Preformatted_20_Text">/* Вихідні розміри зображення, значення за замовчуванням */<text:line-break/>background-size: auto auto;<text:line-break/><text:line-break/>/* Ширина 200px, висота буде пропорційна */<text:line-break/>background-size: 200px;<text:line-break/><text:line-break/>/* Ширина 200px, висота 300px */<text:line-break/>background-size: 200px 300px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ackground-size</dc:title>
  </office:meta>
</office:document-meta>
</file>