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ync_await"/><text:bookmark-start text:name="__RefHeading___async_await_1"/><text:bookmark-start text:name="async_await"/>async / await<text:bookmark-end text:name="__RefHeading___async_await_1"/><text:bookmark-end text:name="async_await"/></text:h>
      <text:p text:style-name="Text_20_body">Синтактическая надстройка над промисами.
Зручний спосіб написання асинхронного коду, який ззовні схожий на синхронний. Цей механізм був доданий до стандарту ECMAScript 2017 (ES8) і став дуже популярним серед розробників завдяки його зручності та зрозумілості. Будь-яка функція може бути асинхронною.</text:p>
      <text:h text:style-name="Heading_20_2" text:outline-level="2"><text:bookmark-start text:name="__RefHeading___objava_2"/><text:bookmark-start text:name="objava"/>Обява<text:bookmark-end text:name="__RefHeading___objava_2"/><text:bookmark-end text:name="objava"/></text:h>
      <text:p text:style-name="Preformatted_20_Text">async function asyncFn(){<text:line-break/>//завжи повертає Промис<text:line-break/>}</text:p>
      <text:p text:style-name="Preformatted_20_Text">const asyncFn = async()=&gt;{<text:line-break/>//завжи повертає Промис<text:line-break/>}</text:p>
      <text:p text:style-name="Text_20_body">Для оголошення асинхронного методу об'єкта async додається перед іменем методу.</text:p>
      <text:p text:style-name="Preformatted_20_Text">const user = {<text:line-break/><text:s text:c="2"/>async getUsername() {<text:line-break/><text:s text:c="4"/>// ...<text:line-break/><text:s text:c="2"/>},<text:line-break/>};<text:line-break/><text:line-break/>}</text:p>
      <text:h text:style-name="Heading_20_2" text:outline-level="2"><text:bookmark-start text:name="__RefHeading___viklik_3"/><text:bookmark-start text:name="viklik"/>Виклик<text:bookmark-end text:name="__RefHeading___viklik_3"/><text:bookmark-end text:name="viklik"/></text:h>
      <text:p text:style-name="Text_20_body"><text:span text:style-name="Strong_20_Emphasis">Приклад 1</text:span> нормальне повернення</text:p>
      <text:p text:style-name="Preformatted_20_Text">asyncFn()<text:line-break/> .then(value=&gt;console.log(value))</text:p>
      <text:p text:style-name="Text_20_body"><text:span text:style-name="Strong_20_Emphasis">Приклад 2</text:span> повернення помилки</text:p>
      <text:p text:style-name="Preformatted_20_Text">const asyncFn = async()=&gt;{<text:line-break/><text:s text:c="4"/>throw new Error ('It is error')<text:line-break/><text:s text:c="4"/>}<text:line-break/><text:s text:c="4"/><text:line-break/>asyncFn()<text:line-break/> .then(value=&gt;console.log(value))<text:line-break/> .catch(error=&gt;console.log(error))</text:p>
      <text:p text:style-name="Text_20_body"><text:span text:style-name="Strong_20_Emphasis">Приклад 3</text:span> Очикування результату промісу та виконання асінхронного виклику</text:p>
      <text:p text:style-name="Preformatted_20_Text">const timerPromise =()=&gt;<text:line-break/><text:s text:c="4"/>new Promise((resolve, reject)=&gt;<text:line-break/><text:s text:c="8"/>setTimeout(()=&gt;resolve(),2000))<text:line-break/><text:line-break/>const asyncFN=async()=&gt;{<text:line-break/><text:s text:c="4"/>console.log('Timer start')<text:line-break/><text:s text:c="4"/>await timerPromise()<text:line-break/><text:s text:c="4"/>console.log('timer end')<text:line-break/>}<text:line-break/><text:line-break/>asyncFN() //Віклик асинхронної функції<text:line-break/>console.log('after async') //Будк виконано відразу після попередньої невважаючи що попередня ще не закіньчена</text:p>
      <text:p text:style-name="Text_20_body"><text:span text:style-name="Strong_20_Emphasis">Приклад 4</text:span>
Якщо не вказувати значення для повернення, буде створений проміс зі значенням undefined.</text:p>
      <text:p text:style-name="Preformatted_20_Text">const foo = async () =&gt; {<text:line-break/><text:tab/>// Не вказуємо значення для повернення<text:line-break/>};<text:line-break/><text:line-break/>foo().then(value =&gt; {<text:line-break/><text:tab/>console.log(value); // undefined<text:line-break/>}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sync_await</dc:title>
  </office:meta>
</office:document-meta>
</file>